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e5c4cd9a86df7826de2a395fe5b6d0.png"/>
  <manifest:file-entry manifest:media-type="image/png" manifest:full-path="Pictures/d8a0bdf995e9a4049d983d244c5d53c3.png"/>
  <manifest:file-entry manifest:media-type="image/png" manifest:full-path="Pictures/3e3b9b4662d9b9d7a09eb22a26894794.png"/>
  <manifest:file-entry manifest:media-type="image/png" manifest:full-path="Pictures/9b9ceadfbf2630374f35a2bb4fba021b.png"/>
  <manifest:file-entry manifest:media-type="image/png" manifest:full-path="Pictures/f9660c84b7f2c742147b7d998dd028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erver-zertifikate:cacert-zertifikatsinstallation-thunderbird-2"/><text:bookmark-start text:name="__RefHeading___cacert-zertifikatsinstallation-thunderbird-2_1"/><text:bookmark-start text:name="cacert-zertifikatsinstallation-thunderbird-2"/>CAcert Zertifikatsinstallation Thunderbird 2<text:bookmark-end text:name="__RefHeading___cacert-zertifikatsinstallation-thunderbird-2_1"/><text:bookmark-end text:name="cacert-zertifikatsinstallation-thunderbird-2"/></text:h>
      <text:p text:style-name="Text_20_body"><text:span text:style-name="Strong_20_Emphasis">Hinweis:</text:span> Sie benötigen diese Anleitung nur, wenn sie verschlüsselt mit dem Thunderbird E-Mails empfangen oder versenden wollen. Wenn Sie auf herkömmlichen Wege E-Mails empfangen oder versenden (Standardeinstellung), brauchen Sie keine zusätzlichen Zertifikate.</text:p>
      <text:p text:style-name="Text_20_body">Öffnen Sie in Ihrem Browser diese Seite: <text:a xlink:type="simple" xlink:href="http://www.cacert.org/index.php?id=3" text:style-name="Internet_20_link" text:visited-style-name="Visited_20_Internet_20_Link">http://www.cacert.org/index.php?id=3</text:a></text:p>
      <text:p text:style-name="Text_20_body">Speichern Sie das Class 3 Zertifikat auf Ihrer Festplatte:</text:p>
      <text:p text:style-name="Text_20_body"><draw:frame draw:style-name="media" draw:name="CAcert Zertifikatsinstallation Thunderbird 2 Legend" text:anchor-type="as-char" draw:z-index="0" svg:width="5.2916666666667cm"><draw:text-box><text:p text:style-name="legendcenter"><draw:frame draw:style-name="media" draw:name="CAcert Zertifikatsinstallation Thunderbird 2" text:anchor-type="as-char" draw:z-index="0" svg:width="5.2916666666667cm" svg:height="3.6992211838006cm"><draw:image xlink:href="Pictures/1be5c4cd9a86df7826de2a395fe5b6d0.png" xlink:type="simple" xlink:show="embed" xlink:actuate="onLoad"/></draw:frame>CAcert Zertifikatsinstallation Thunderbird 2</text:p></draw:text-box></draw:frame></text:p>
      <text:p text:style-name="Text_20_body">Öffnen Sie im Thunderbird das Menü <text:span text:style-name="Emphasis">Extras</text:span> und klicken Sie auf <text:span text:style-name="Emphasis">Einstellungen</text:span>. Dort navigieren Sie auf <text:span text:style-name="Emphasis">Erweitert</text:span> und klicken auf <text:span text:style-name="Emphasis">Zertifikate</text:span>:</text:p>
      <text:p text:style-name="Text_20_body"><draw:frame draw:style-name="media" draw:name="CAcert Zertifikatsinstallation Thunderbird 2 Legend" text:anchor-type="as-char" draw:z-index="0" svg:width="5.2916666666667cm"><draw:text-box><text:p text:style-name="legendcenter"><draw:frame draw:style-name="media" draw:name="CAcert Zertifikatsinstallation Thunderbird 2" text:anchor-type="as-char" draw:z-index="1" svg:width="5.2916666666667cm" svg:height="4.6697377158035cm"><draw:image xlink:href="Pictures/d8a0bdf995e9a4049d983d244c5d53c3.png" xlink:type="simple" xlink:show="embed" xlink:actuate="onLoad"/></draw:frame>CAcert Zertifikatsinstallation Thunderbird 2</text:p></draw:text-box></draw:frame></text:p>
      <text:p text:style-name="Text_20_body">Klicken Sie auf den Reiter <text:span text:style-name="Emphasis">Zertifizierungsstellen</text:span> und dann unten auf <text:span text:style-name="Emphasis">Importieren</text:span>:</text:p>
      <text:p text:style-name="Text_20_body"><draw:frame draw:style-name="media" draw:name="CAcert Zertifikatsinstallation Thunderbird 2 Legend" text:anchor-type="as-char" draw:z-index="0" svg:width="5.2916666666667cm"><draw:text-box><text:p text:style-name="legendcenter"><draw:frame draw:style-name="media" draw:name="CAcert Zertifikatsinstallation Thunderbird 2" text:anchor-type="as-char" draw:z-index="2" svg:width="5.2916666666667cm" svg:height="3.7376839411388cm"><draw:image xlink:href="Pictures/3e3b9b4662d9b9d7a09eb22a26894794.png" xlink:type="simple" xlink:show="embed" xlink:actuate="onLoad"/></draw:frame>CAcert Zertifikatsinstallation Thunderbird 2</text:p></draw:text-box></draw:frame></text:p>
      <text:p text:style-name="Text_20_body">Öffnen Sie die Zertifikatsdatei, die Sie eben auf Ihrer Festplatte gespeichert haben:</text:p>
      <text:p text:style-name="Text_20_body"><draw:frame draw:style-name="media" draw:name="CAcert Zertifikatsinstallation Thunderbird 2 Legend" text:anchor-type="as-char" draw:z-index="0" svg:width="5.2916666666667cm"><draw:text-box><text:p text:style-name="legendcenter"><draw:frame draw:style-name="media" draw:name="CAcert Zertifikatsinstallation Thunderbird 2" text:anchor-type="as-char" draw:z-index="3" svg:width="5.2916666666667cm" svg:height="3.8724097098875cm"><draw:image xlink:href="Pictures/9b9ceadfbf2630374f35a2bb4fba021b.png" xlink:type="simple" xlink:show="embed" xlink:actuate="onLoad"/></draw:frame>CAcert Zertifikatsinstallation Thunderbird 2</text:p></draw:text-box></draw:frame></text:p>
      <text:p text:style-name="Text_20_body">Aktivieren Sie alle drei Optionen und bestätigen Sie mit <text:span text:style-name="Emphasis">OK</text:span>:</text:p>
      <text:p text:style-name="Text_20_body"><draw:frame draw:style-name="media" draw:name="CAcert Zertifikatsinstallation Thunderbird 2 Legend" text:anchor-type="as-char" draw:z-index="0" svg:width="5.2916666666667cm"><draw:text-box><text:p text:style-name="legendcenter"><draw:frame draw:style-name="media" draw:name="CAcert Zertifikatsinstallation Thunderbird 2" text:anchor-type="as-char" draw:z-index="4" svg:width="5.2916666666667cm" svg:height="2.8985542560104cm"><draw:image xlink:href="Pictures/f9660c84b7f2c742147b7d998dd02818.png" xlink:type="simple" xlink:show="embed" xlink:actuate="onLoad"/></draw:frame>CAcert Zertifikatsinstallation Thunderbird 2</text:p></draw:text-box></draw:frame></text:p>
      <text:p text:style-name="Text_20_body"><text:span text:style-name="Strong_20_Emphasis">Fertig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erver-zertifikate:cacert-zertifikatsinstallation-thunderbird-2</dc:title>
  </office:meta>
</office:document-meta>
</file>