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6312bf373453d2383b7e911018269c.png"/>
  <manifest:file-entry manifest:media-type="image/png" manifest:full-path="Pictures/1be5c4cd9a86df7826de2a395fe5b6d0.png"/>
  <manifest:file-entry manifest:media-type="image/png" manifest:full-path="Pictures/dcc82b3558a59744a1658bbc9dc8f1d1.png"/>
  <manifest:file-entry manifest:media-type="image/png" manifest:full-path="Pictures/fcc0d0b6d9e06c1e490dc97eb37e57f1.png"/>
  <manifest:file-entry manifest:media-type="image/png" manifest:full-path="Pictures/cd1838d52c3d6fdb42bd856f25c5407b.png"/>
  <manifest:file-entry manifest:media-type="image/png" manifest:full-path="Pictures/fd09a069ecbfd2ec25cd4b7df8667c7f.png"/>
  <manifest:file-entry manifest:media-type="image/png" manifest:full-path="Pictures/8eb1c651e1b37199b42a9ecb7627967d.png"/>
  <manifest:file-entry manifest:media-type="image/png" manifest:full-path="Pictures/d6635281ed1fb5e6e9aa8b59e9a83de8.png"/>
  <manifest:file-entry manifest:media-type="image/png" manifest:full-path="Pictures/945c18fe47fd68cba4f5ada5477f23b6.png"/>
  <manifest:file-entry manifest:media-type="image/png" manifest:full-path="Pictures/d655d3f18000cc5ec5cd93a92195c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erver-zertifikate:cacert-zertifikatsinstallation-internet-explorer-7"/><text:bookmark-start text:name="__RefHeading___cacert-zertifikatsinstallation-internet-explorer-7_1"/><text:bookmark-start text:name="cacert-zertifikatsinstallation-internet-explorer-7"/>CAcert Zertifikatsinstallation Internet Explorer 7<text:bookmark-end text:name="__RefHeading___cacert-zertifikatsinstallation-internet-explorer-7_1"/><text:bookmark-end text:name="cacert-zertifikatsinstallation-internet-explorer-7"/></text:h>
      <text:p text:style-name="Text_20_body">Meist werden für SSL-Dienste nur noch CAcert Class 3 SSL-Zertifikate verwendet, zur Sicherheit sollten Sie aber auch noch das CAcert Class 1 Zertifikat installieren.</text:p>
      <text:p text:style-name="Text_20_body">Mit der Installation für den Internet Explorer erledigen Sie auch die Installation für andere Microsoft-Produkte wie Outlook oder Outlook Express, da die Zertifikate in die Zertifikatsverwaltung von Windows installiert wird.</text:p>
      <text:p text:style-name="Text_20_body">Öffnen Sie im Internet Explorer diese Seite: <text:a xlink:type="simple" xlink:href="http://www.cacert.org/index.php?id=3" text:style-name="Internet_20_link" text:visited-style-name="Visited_20_Internet_20_Link">http://www.cacert.org/index.php?id=3</text:a></text:p>
      <text:p text:style-name="Text_20_body">Klicken Sie auf die PEM-Datei des Class 1 bzw Class 3 Zertifikats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0" svg:width="5.2916666666667cm" svg:height="3.6992211838006cm"><draw:image xlink:href="Pictures/0a6312bf373453d2383b7e911018269c.png" xlink:type="simple" xlink:show="embed" xlink:actuate="onLoad"/></draw:frame>CAcert Zertifikatsinstallation Internet Explorer 7</text:p></draw:text-box></draw:frame></text:p>
      <text:p text:style-name="Text_20_body">bzw.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1" svg:width="5.2916666666667cm" svg:height="3.6992211838006cm"><draw:image xlink:href="Pictures/1be5c4cd9a86df7826de2a395fe5b6d0.png" xlink:type="simple" xlink:show="embed" xlink:actuate="onLoad"/></draw:frame>CAcert Zertifikatsinstallation Internet Explorer 7</text:p></draw:text-box></draw:frame></text:p>
      <text:p text:style-name="Text_20_body">Bestätigen Sie das folgende Fenster mit <text:span text:style-name="Emphasis">Öffnen</text:span>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2" svg:width="5.2916666666667cm" svg:height="3.6543935643564cm"><draw:image xlink:href="Pictures/dcc82b3558a59744a1658bbc9dc8f1d1.png" xlink:type="simple" xlink:show="embed" xlink:actuate="onLoad"/></draw:frame>CAcert Zertifikatsinstallation Internet Explorer 7</text:p></draw:text-box></draw:frame></text:p>
      <text:p text:style-name="Text_20_body">bzw.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3" svg:width="5.2916666666667cm" svg:height="3.6543935643564cm"><draw:image xlink:href="Pictures/fcc0d0b6d9e06c1e490dc97eb37e57f1.png" xlink:type="simple" xlink:show="embed" xlink:actuate="onLoad"/></draw:frame>CAcert Zertifikatsinstallation Internet Explorer 7</text:p></draw:text-box></draw:frame></text:p>
      <text:p text:style-name="Text_20_body">Wählen Sie <text:span text:style-name="Emphasis">Zertifikat installieren</text:span>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4" svg:width="5.2916666666667cm" svg:height="6.1585167074165cm"><draw:image xlink:href="Pictures/cd1838d52c3d6fdb42bd856f25c5407b.png" xlink:type="simple" xlink:show="embed" xlink:actuate="onLoad"/></draw:frame>CAcert Zertifikatsinstallation Internet Explorer 7</text:p></draw:text-box></draw:frame></text:p>
      <text:p text:style-name="Text_20_body">bzw.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5" svg:width="5.2916666666667cm" svg:height="6.1585167074165cm"><draw:image xlink:href="Pictures/fd09a069ecbfd2ec25cd4b7df8667c7f.png" xlink:type="simple" xlink:show="embed" xlink:actuate="onLoad"/></draw:frame>CAcert Zertifikatsinstallation Internet Explorer 7</text:p></draw:text-box></draw:frame></text:p>
      <text:p text:style-name="Text_20_body">Das folgende Fenster mit <text:span text:style-name="Emphasis">Weiter</text:span> bestätigen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6" svg:width="5.2916666666667cm" svg:height="4.0608018555335cm"><draw:image xlink:href="Pictures/8eb1c651e1b37199b42a9ecb7627967d.png" xlink:type="simple" xlink:show="embed" xlink:actuate="onLoad"/></draw:frame>CAcert Zertifikatsinstallation Internet Explorer 7</text:p></draw:text-box></draw:frame></text:p>
      <text:p text:style-name="Text_20_body"><text:span text:style-name="Emphasis">Zertifikatspeicher automatisch auswählen</text:span> und <text:span text:style-name="Emphasis">Weiter</text:span>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7" svg:width="5.2916666666667cm" svg:height="4.0608018555335cm"><draw:image xlink:href="Pictures/d6635281ed1fb5e6e9aa8b59e9a83de8.png" xlink:type="simple" xlink:show="embed" xlink:actuate="onLoad"/></draw:frame>CAcert Zertifikatsinstallation Internet Explorer 7</text:p></draw:text-box></draw:frame></text:p>
      <text:p text:style-name="Text_20_body">Auf <text:span text:style-name="Emphasis">Fertig stellen</text:span> klicken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8" svg:width="5.2916666666667cm" svg:height="4.0608018555335cm"><draw:image xlink:href="Pictures/945c18fe47fd68cba4f5ada5477f23b6.png" xlink:type="simple" xlink:show="embed" xlink:actuate="onLoad"/></draw:frame>CAcert Zertifikatsinstallation Internet Explorer 7</text:p></draw:text-box></draw:frame></text:p>
      <text:p text:style-name="Text_20_body">Alles hat geklappt, mit <text:span text:style-name="Emphasis">OK</text:span> bestätigen:</text:p>
      <text:p text:style-name="Text_20_body"><draw:frame draw:style-name="media" draw:name="CAcert Zertifikatsinstallation Internet Explorer 7 Legend" text:anchor-type="as-char" draw:z-index="0" svg:width="5.2916666666667cm"><draw:text-box><text:p text:style-name="legendcenter"><draw:frame draw:style-name="media" draw:name="CAcert Zertifikatsinstallation Internet Explorer 7" text:anchor-type="as-char" draw:z-index="9" svg:width="5.2916666666667cm" svg:height="2.5597899728997cm"><draw:image xlink:href="Pictures/d655d3f18000cc5ec5cd93a92195c152.png" xlink:type="simple" xlink:show="embed" xlink:actuate="onLoad"/></draw:frame>CAcert Zertifikatsinstallation Internet Explorer 7</text:p></draw:text-box></draw:frame></text:p>
      <text:p text:style-name="Text_20_body"><text:span text:style-name="Strong_20_Emphasis">Fertig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erver-zertifikate:cacert-zertifikatsinstallation-internet-explorer-7</dc:title>
  </office:meta>
</office:document-meta>
</file>