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a6312bf373453d2383b7e911018269c.png"/>
  <manifest:file-entry manifest:media-type="image/png" manifest:full-path="Pictures/1be5c4cd9a86df7826de2a395fe5b6d0.png"/>
  <manifest:file-entry manifest:media-type="image/png" manifest:full-path="Pictures/f9660c84b7f2c742147b7d998dd028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server-zertifikate:cacert-zertifikatsinstallation-firefox-3"/><text:bookmark-start text:name="__RefHeading___cacert-zertifikatsinstallation-firefox-3_1"/><text:bookmark-start text:name="cacert-zertifikatsinstallation-firefox-3"/>CAcert Zertifikatsinstallation Firefox 3<text:bookmark-end text:name="__RefHeading___cacert-zertifikatsinstallation-firefox-3_1"/><text:bookmark-end text:name="cacert-zertifikatsinstallation-firefox-3"/></text:h>
      <text:p text:style-name="Text_20_body">Meist werden für SSL-Dienste nur noch CAcert Class 3 SSL-Zertifikate verwendet, zur Sicherheit sollten Sie aber auch noch das CAcert Class 1 Zertifikat installieren.</text:p>
      <text:p text:style-name="Text_20_body">Öffnen Sie im Firefox diese Seite: <text:a xlink:type="simple" xlink:href="http://www.cacert.org/index.php?id=3" text:style-name="Internet_20_link" text:visited-style-name="Visited_20_Internet_20_Link">http://www.cacert.org/index.php?id=3</text:a></text:p>
      <text:p text:style-name="Text_20_body">Klicken Sie auf die PEM-Datei des Class 1 bzw Class 3 Zertifikats:</text:p>
      <text:p text:style-name="Text_20_body"><draw:frame draw:style-name="media" draw:name="CAcert Zertifikatsinstallation Firefox 3 Legend" text:anchor-type="as-char" draw:z-index="0" svg:width="5.2916666666667cm"><draw:text-box><text:p text:style-name="legendcenter"><draw:frame draw:style-name="media" draw:name="CAcert Zertifikatsinstallation Firefox 3" text:anchor-type="as-char" draw:z-index="0" svg:width="5.2916666666667cm" svg:height="3.6992211838006cm"><draw:image xlink:href="Pictures/0a6312bf373453d2383b7e911018269c.png" xlink:type="simple" xlink:show="embed" xlink:actuate="onLoad"/></draw:frame>CAcert Zertifikatsinstallation Firefox 3</text:p></draw:text-box></draw:frame></text:p>
      <text:p text:style-name="Text_20_body">bzw.</text:p>
      <text:p text:style-name="Text_20_body"><draw:frame draw:style-name="media" draw:name="CAcert Zertifikatsinstallation Firefox 3 Legend" text:anchor-type="as-char" draw:z-index="0" svg:width="5.2916666666667cm"><draw:text-box><text:p text:style-name="legendcenter"><draw:frame draw:style-name="media" draw:name="CAcert Zertifikatsinstallation Firefox 3" text:anchor-type="as-char" draw:z-index="1" svg:width="5.2916666666667cm" svg:height="3.6992211838006cm"><draw:image xlink:href="Pictures/1be5c4cd9a86df7826de2a395fe5b6d0.png" xlink:type="simple" xlink:show="embed" xlink:actuate="onLoad"/></draw:frame>CAcert Zertifikatsinstallation Firefox 3</text:p></draw:text-box></draw:frame></text:p>
      <text:p text:style-name="Text_20_body">Folgendes Fenster öffnet sich, sowohl für das Class 1 wie auch das Class 3 Zertifikat. Aktivieren Sie alle drei Optionen und bestätigen Sie mit <text:span text:style-name="Emphasis">OK</text:span>:</text:p>
      <text:p text:style-name="Text_20_body"><draw:frame draw:style-name="media" draw:name="CAcert Zertifikatsinstallation Firefox 3 Legend" text:anchor-type="as-char" draw:z-index="0" svg:width="5.2916666666667cm"><draw:text-box><text:p text:style-name="legendcenter"><draw:frame draw:style-name="media" draw:name="CAcert Zertifikatsinstallation Firefox 3" text:anchor-type="as-char" draw:z-index="2" svg:width="5.2916666666667cm" svg:height="2.8985542560104cm"><draw:image xlink:href="Pictures/f9660c84b7f2c742147b7d998dd02818.png" xlink:type="simple" xlink:show="embed" xlink:actuate="onLoad"/></draw:frame>CAcert Zertifikatsinstallation Firefox 3</text:p></draw:text-box></draw:frame></text:p>
      <text:p text:style-name="Text_20_body"><text:span text:style-name="Strong_20_Emphasis">Fertig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server-zertifikate:cacert-zertifikatsinstallation-firefox-3</dc:title>
  </office:meta>
</office:document-meta>
</file>