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d1ca3b42b7caa8c4b35ecb0ce3681be.png"/>
  <manifest:file-entry manifest:media-type="image/png" manifest:full-path="Pictures/8ea7da6572e0ef407eb1ff4de8cdbe6d.png"/>
  <manifest:file-entry manifest:media-type="image/png" manifest:full-path="Pictures/e97fa87a8a4abbf55435f76c572d5654.png"/>
  <manifest:file-entry manifest:media-type="image/png" manifest:full-path="Pictures/b99e1a8fe6b4d058cc71ec7b247debb8.png"/>
  <manifest:file-entry manifest:media-type="image/png" manifest:full-path="Pictures/801301e9575c106d73de8d2c6509c87c.png"/>
  <manifest:file-entry manifest:media-type="image/png" manifest:full-path="Pictures/c2301c94609969150637d033b34c33f0.png"/>
  <manifest:file-entry manifest:media-type="image/png" manifest:full-path="Pictures/8b67a7bccbe7be390a9485a453ecfa84.png"/>
  <manifest:file-entry manifest:media-type="image/png" manifest:full-path="Pictures/d71c8148c1074dd4ce2a137c9433fc9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lgemeine-howtos:server-zertifikate:cacert-zertifikatsinstallation-apple-safari-3"/><text:bookmark-start text:name="__RefHeading___cacert-zertifikatsinstallation-apple-safari-3_1"/><text:bookmark-start text:name="cacert-zertifikatsinstallation-apple-safari-3"/>CAcert Zertifikatsinstallation Apple Safari 3<text:bookmark-end text:name="__RefHeading___cacert-zertifikatsinstallation-apple-safari-3_1"/><text:bookmark-end text:name="cacert-zertifikatsinstallation-apple-safari-3"/></text:h>
      <text:p text:style-name="Text_20_body">Meist werden für SSL-Dienste nur noch CAcert Class 3 SSL-Zertifikate verwendet, zur Sicherheit sollten Sie aber auch noch das CAcert Class 1 Zertifikat installieren.</text:p>
      <text:p text:style-name="Text_20_body">Öffnen Sie in Ihrem Browser diese Seite: <text:a xlink:type="simple" xlink:href="http://www.cacert.org/index.php?id=3" text:style-name="Internet_20_link" text:visited-style-name="Visited_20_Internet_20_Link">http://www.cacert.org/index.php?id=3</text:a></text:p>
      <text:p text:style-name="Text_20_body">Speichern Sie das Class 1 und Class 3 Zertifikat auf Ihrer Festplatte:</text:p>
      <text:p text:style-name="Text_20_body"><draw:frame draw:style-name="media" draw:name="CAcert Zertifikatsinstallation Apple Safari 3 Legend" text:anchor-type="as-char" draw:z-index="0" svg:width="5.2916666666667cm"><draw:text-box><text:p text:style-name="legendcenter"><draw:frame draw:style-name="media" draw:name="CAcert Zertifikatsinstallation Apple Safari 3" text:anchor-type="as-char" draw:z-index="0" svg:width="5.2916666666667cm" svg:height="3.5777286135693cm"><draw:image xlink:href="Pictures/6d1ca3b42b7caa8c4b35ecb0ce3681be.png" xlink:type="simple" xlink:show="embed" xlink:actuate="onLoad"/></draw:frame>CAcert Zertifikatsinstallation Apple Safari 3</text:p></draw:text-box></draw:frame></text:p>
      <text:p text:style-name="Text_20_body">bzw.</text:p>
      <text:p text:style-name="Text_20_body"><draw:frame draw:style-name="media" draw:name="CAcert Zertifikatsinstallation Apple Safari 3 Legend" text:anchor-type="as-char" draw:z-index="0" svg:width="5.2916666666667cm"><draw:text-box><text:p text:style-name="legendcenter"><draw:frame draw:style-name="media" draw:name="CAcert Zertifikatsinstallation Apple Safari 3" text:anchor-type="as-char" draw:z-index="1" svg:width="5.2916666666667cm" svg:height="3.5777286135693cm"><draw:image xlink:href="Pictures/8ea7da6572e0ef407eb1ff4de8cdbe6d.png" xlink:type="simple" xlink:show="embed" xlink:actuate="onLoad"/></draw:frame>CAcert Zertifikatsinstallation Apple Safari 3</text:p></draw:text-box></draw:frame></text:p>
      <text:p text:style-name="Text_20_body">Navigieren Sie zu den abgespeicherten Dateien:</text:p>
      <text:p text:style-name="Text_20_body"><draw:frame draw:style-name="media" draw:name="CAcert Zertifikatsinstallation Apple Safari 3 Legend" text:anchor-type="as-char" draw:z-index="0" svg:width="5.2916666666667cm"><draw:text-box><text:p text:style-name="legendcenter"><draw:frame draw:style-name="media" draw:name="CAcert Zertifikatsinstallation Apple Safari 3" text:anchor-type="as-char" draw:z-index="2" svg:width="5.2916666666667cm" svg:height="2.3959846650525cm"><draw:image xlink:href="Pictures/e97fa87a8a4abbf55435f76c572d5654.png" xlink:type="simple" xlink:show="embed" xlink:actuate="onLoad"/></draw:frame>CAcert Zertifikatsinstallation Apple Safari 3</text:p></draw:text-box></draw:frame></text:p>
      <text:p text:style-name="Text_20_body">Klicken Sie das jeweilige Zertifikat doppelt:</text:p>
      <text:p text:style-name="Text_20_body"><draw:frame draw:style-name="media" draw:name="CAcert Zertifikatsinstallation Apple Safari 3 Legend" text:anchor-type="as-char" draw:z-index="0" svg:width="5.2916666666667cm"><draw:text-box><text:p text:style-name="legendcenter"><draw:frame draw:style-name="media" draw:name="CAcert Zertifikatsinstallation Apple Safari 3" text:anchor-type="as-char" draw:z-index="3" svg:width="5.2916666666667cm" svg:height="1.5866423554835cm"><draw:image xlink:href="Pictures/b99e1a8fe6b4d058cc71ec7b247debb8.png" xlink:type="simple" xlink:show="embed" xlink:actuate="onLoad"/></draw:frame>CAcert Zertifikatsinstallation Apple Safari 3</text:p></draw:text-box></draw:frame></text:p>
      <text:p text:style-name="Text_20_body">bzw.</text:p>
      <text:p text:style-name="Text_20_body"><draw:frame draw:style-name="media" draw:name="CAcert Zertifikatsinstallation Apple Safari 3 Legend" text:anchor-type="as-char" draw:z-index="0" svg:width="5.2916666666667cm"><draw:text-box><text:p text:style-name="legendcenter"><draw:frame draw:style-name="media" draw:name="CAcert Zertifikatsinstallation Apple Safari 3" text:anchor-type="as-char" draw:z-index="4" svg:width="5.2916666666667cm" svg:height="1.5498247033441cm"><draw:image xlink:href="Pictures/801301e9575c106d73de8d2c6509c87c.png" xlink:type="simple" xlink:show="embed" xlink:actuate="onLoad"/></draw:frame>CAcert Zertifikatsinstallation Apple Safari 3</text:p></draw:text-box></draw:frame></text:p>
      <text:p text:style-name="Text_20_body">Das folgende Fenster mit <text:span text:style-name="Emphasis">OK</text:span> bestätigen:</text:p>
      <text:p text:style-name="Text_20_body"><draw:frame draw:style-name="media" draw:name="CAcert Zertifikatsinstallation Apple Safari 3 Legend" text:anchor-type="as-char" draw:z-index="0" svg:width="5.2916666666667cm"><draw:text-box><text:p text:style-name="legendcenter"><draw:frame draw:style-name="media" draw:name="CAcert Zertifikatsinstallation Apple Safari 3" text:anchor-type="as-char" draw:z-index="5" svg:width="5.2916666666667cm" svg:height="3.353194918468cm"><draw:image xlink:href="Pictures/c2301c94609969150637d033b34c33f0.png" xlink:type="simple" xlink:show="embed" xlink:actuate="onLoad"/></draw:frame>CAcert Zertifikatsinstallation Apple Safari 3</text:p></draw:text-box></draw:frame></text:p>
      <text:p text:style-name="Text_20_body">bzw.</text:p>
      <text:p text:style-name="Text_20_body"><draw:frame draw:style-name="media" draw:name="CAcert Zertifikatsinstallation Apple Safari 3 Legend" text:anchor-type="as-char" draw:z-index="0" svg:width="5.2916666666667cm"><draw:text-box><text:p text:style-name="legendcenter"><draw:frame draw:style-name="media" draw:name="CAcert Zertifikatsinstallation Apple Safari 3" text:anchor-type="as-char" draw:z-index="6" svg:width="5.2916666666667cm" svg:height="3.353194918468cm"><draw:image xlink:href="Pictures/c2301c94609969150637d033b34c33f0.png" xlink:type="simple" xlink:show="embed" xlink:actuate="onLoad"/></draw:frame>CAcert Zertifikatsinstallation Apple Safari 3</text:p></draw:text-box></draw:frame></text:p>
      <text:p text:style-name="Text_20_body">Das folgende Fenster mit <text:span text:style-name="Emphasis">Immer vertrauen</text:span> bestätigen:</text:p>
      <text:p text:style-name="Text_20_body"><draw:frame draw:style-name="media" draw:name="CAcert Zertifikatsinstallation Apple Safari 3 Legend" text:anchor-type="as-char" draw:z-index="0" svg:width="5.2916666666667cm"><draw:text-box><text:p text:style-name="legendcenter"><draw:frame draw:style-name="media" draw:name="CAcert Zertifikatsinstallation Apple Safari 3" text:anchor-type="as-char" draw:z-index="7" svg:width="5.2916666666667cm" svg:height="3.6066108007449cm"><draw:image xlink:href="Pictures/8b67a7bccbe7be390a9485a453ecfa84.png" xlink:type="simple" xlink:show="embed" xlink:actuate="onLoad"/></draw:frame>CAcert Zertifikatsinstallation Apple Safari 3</text:p></draw:text-box></draw:frame></text:p>
      <text:p text:style-name="Text_20_body">Geben Sie Benutzername und Passwort für die Verwaltung des Schlüsselbundes an:</text:p>
      <text:p text:style-name="Text_20_body"><draw:frame draw:style-name="media" draw:name="CAcert Zertifikatsinstallation Apple Safari 3 Legend" text:anchor-type="as-char" draw:z-index="0" svg:width="5.2916666666667cm"><draw:text-box><text:p text:style-name="legendcenter"><draw:frame draw:style-name="media" draw:name="CAcert Zertifikatsinstallation Apple Safari 3" text:anchor-type="as-char" draw:z-index="8" svg:width="5.2916666666667cm" svg:height="3.5900712515489cm"><draw:image xlink:href="Pictures/d71c8148c1074dd4ce2a137c9433fc9c.png" xlink:type="simple" xlink:show="embed" xlink:actuate="onLoad"/></draw:frame>CAcert Zertifikatsinstallation Apple Safari 3</text:p></draw:text-box></draw:frame></text:p>
      <text:p text:style-name="Text_20_body"><text:span text:style-name="Strong_20_Emphasis">Fertig!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llgemeine-howtos:server-zertifikate:cacert-zertifikatsinstallation-apple-safari-3</dc:title>
  </office:meta>
</office:document-meta>
</file>