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installation:start"/><text:bookmark-start text:name="__RefHeading___installation_1"/><text:bookmark-start text:name="installation"/>Installation<text:bookmark-end text:name="__RefHeading___installation_1"/><text:bookmark-end text:name="installation"/></text:h>
      <text:p text:style-name="Text_20_body">Tipps und Tricks für die Installation von Debian, die trotz ausgeklügeltem Installer leider nicht immer reibungslos läuft. Vor allem bei exotischer Hardware kommt es ab und an zu Proble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installation:start</dc:title>
  </office:meta>
</office:document-meta>
</file>